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automatic-styles>
    <style:style style:name="TableColumn2" style:family="table-column">
      <style:table-column-properties style:column-width="0.6666in"/>
    </style:style>
    <style:style style:name="TableColumn3" style:family="table-column">
      <style:table-column-properties style:column-width="0.7777in"/>
    </style:style>
    <style:style style:name="TableColumn4" style:family="table-column">
      <style:table-column-properties style:column-width="0.1923in"/>
    </style:style>
    <style:style style:name="TableColumn5" style:family="table-column">
      <style:table-column-properties style:column-width="0.2361in"/>
    </style:style>
    <style:style style:name="TableColumn6" style:family="table-column">
      <style:table-column-properties style:column-width="0.7361in"/>
    </style:style>
    <style:style style:name="TableColumn7" style:family="table-column">
      <style:table-column-properties style:column-width="0.2361in"/>
    </style:style>
    <style:style style:name="TableColumn8" style:family="table-column">
      <style:table-column-properties style:column-width="1.3055in"/>
    </style:style>
    <style:style style:name="TableColumn9" style:family="table-column">
      <style:table-column-properties style:column-width="0.2361in"/>
    </style:style>
    <style:style style:name="TableColumn10" style:family="table-column">
      <style:table-column-properties style:column-width="0.7361in"/>
    </style:style>
    <style:style style:name="TableColumn11" style:family="table-column">
      <style:table-column-properties style:column-width="1.2409in"/>
    </style:style>
    <style:style style:name="TableColumn12" style:family="table-column">
      <style:table-column-properties style:column-width="0.6201in"/>
    </style:style>
    <style:style style:name="TableColumn13" style:family="table-column">
      <style:table-column-properties style:column-width="0.1923in"/>
    </style:style>
    <style:style style:name="Table1" style:family="table" style:master-page-name="MP0">
      <style:table-properties style:width="7.1763in" fo:margin-left="0in" table:align="left"/>
    </style:style>
    <style:style style:name="TableRow14" style:family="table-row">
      <style:table-row-properties style:min-row-height="0.2083in"/>
    </style:style>
    <style:style style:name="TableCell1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6" style:parent-style-name="Normal" style:family="paragraph">
      <style:paragraph-properties fo:break-before="page" style:vertical-align="auto" fo:margin-bottom="0in" fo:line-height="100%"/>
      <style:text-properties style:font-name="Times New Roman" style:font-name-asian="Times New Roman" fo:font-size="12pt" style:font-size-asian="12pt" style:font-size-complex="12pt" fo:hyphenate="true"/>
    </style:style>
    <style:style style:name="TableCell1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9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2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1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2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3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2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5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2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7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2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29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3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1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3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font-size="10pt" style:font-size-asian="10pt" style:font-size-complex="10pt" fo:hyphenate="true"/>
    </style:style>
    <style:style style:name="TableCell3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5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font-size="10pt" style:font-size-asian="10pt" style:font-size-complex="10pt" fo:hyphenate="true"/>
    </style:style>
    <style:style style:name="TableCell3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37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hyphenate="true"/>
    </style:style>
    <style:style style:name="TableRow38" style:family="table-row">
      <style:table-row-properties style:min-row-height="0.0736in"/>
    </style:style>
    <style:style style:name="TableCell3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0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4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2" style:parent-style-name="Normal" style:family="paragraph">
      <style:paragraph-properties style:vertical-align="auto" fo:margin-bottom="0in" fo:line-height="100%"/>
      <style:text-properties fo:hyphenate="true"/>
    </style:style>
    <style:style style:name="TableCell4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4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4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6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4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48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4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0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5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2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5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4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5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6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5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5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font-size="10pt" style:font-size-asian="10pt" style:font-size-complex="10pt" fo:hyphenate="true"/>
    </style:style>
    <style:style style:name="TableCell5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0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hyphenate="true"/>
    </style:style>
    <style:style style:name="TableRow61" style:family="table-row">
      <style:table-row-properties style:min-row-height="0.2083in"/>
    </style:style>
    <style:style style:name="TableCell6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3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6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5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6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7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6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69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7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1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7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3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7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5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76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7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78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79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80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1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font-size="10pt" style:font-size-asian="10pt" style:font-size-complex="10pt" fo:hyphenate="true"/>
    </style:style>
    <style:style style:name="TableCell82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3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font-size="10pt" style:font-size-asian="10pt" style:font-size-complex="10pt" fo:hyphenate="true"/>
    </style:style>
    <style:style style:name="TableCell84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5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Row86" style:family="table-row">
      <style:table-row-properties style:min-row-height="0.2083in"/>
    </style:style>
    <style:style style:name="TableCell8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88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8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0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9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2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9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4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9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6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9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98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99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0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101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2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103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4" style:parent-style-name="Normal" style:family="paragraph">
      <style:paragraph-properties style:vertical-align="auto" fo:margin-bottom="0in" fo:line-height="100%"/>
      <style:text-properties style:font-name="Times New Roman" style:font-name-asian="Times New Roman" fo:font-size="10pt" style:font-size-asian="10pt" style:font-size-complex="10pt" fo:hyphenate="true"/>
    </style:style>
    <style:style style:name="TableCell105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6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font-size="10pt" style:font-size-asian="10pt" style:font-size-complex="10pt" fo:hyphenate="true"/>
    </style:style>
    <style:style style:name="TableCell107" style:family="table-cell">
      <style:table-cell-properties fo:border="none" style:writing-mode="lr-tb" style:vertical-align="bottom" fo:padding-top="0in" fo:padding-left="0.075in" fo:padding-bottom="0in" fo:padding-right="0.075in" fo:wrap-option="no-wrap"/>
    </style:style>
    <style:style style:name="P108" style:parent-style-name="Normal" style:family="paragraph">
      <style:paragraph-properties style:vertical-align="auto" fo:margin-bottom="0in" fo:line-height="100%"/>
      <style:text-properties style:font-name-asian="Times New Roman" style:font-name-complex="Calibri" fo:color="#000000" fo:hyphenate="true"/>
    </style:style>
    <style:style style:name="P109" style:parent-style-name="Normal" style:family="paragraph">
      <style:paragraph-properties fo:text-align="center"/>
      <style:text-properties fo:font-size="14pt" style:font-size-asian="14pt" style:font-size-complex="14pt"/>
    </style:style>
    <style:style style:name="P110" style:parent-style-name="Normal" style:family="paragraph">
      <style:paragraph-properties fo:text-align="center"/>
      <style:text-properties fo:font-size="14pt" style:font-size-asian="14pt" style:font-size-complex="14pt"/>
    </style:style>
    <style:style style:name="T111" style:parent-style-name="DefaultParagraphFont" style:family="text">
      <style:text-properties fo:font-size="10pt" style:font-size-asian="10pt" style:font-size-complex="10pt"/>
    </style:style>
    <style:style style:name="P112" style:parent-style-name="Normal" style:family="paragraph">
      <style:paragraph-properties fo:text-align="center"/>
    </style:style>
    <style:style style:name="T113" style:parent-style-name="DefaultParagraphFont" style:family="text">
      <style:text-properties fo:font-size="6pt" style:font-size-asian="6pt" style:font-size-complex="6pt"/>
    </style:style>
    <style:style style:name="P114" style:parent-style-name="Normal" style:family="paragraph">
      <style:paragraph-properties fo:text-align="center"/>
    </style:style>
    <style:style style:name="T115" style:parent-style-name="DefaultParagraphFont" style:family="text">
      <style:text-properties fo:font-size="6pt" style:font-size-asian="6pt" style:font-size-complex="6pt"/>
    </style:style>
    <style:style style:name="P116" style:parent-style-name="Normal" style:family="paragraph">
      <style:paragraph-properties fo:text-align="center"/>
    </style:style>
    <style:style style:name="T117" style:parent-style-name="DefaultParagraphFont" style:family="text">
      <style:text-properties fo:font-size="6pt" style:font-size-asian="6pt" style:font-size-complex="6pt"/>
    </style:style>
    <style:style style:name="P118" style:parent-style-name="Normal" style:family="paragraph">
      <style:paragraph-properties fo:text-align="center"/>
    </style:style>
    <style:style style:name="T119" style:parent-style-name="DefaultParagraphFont" style:family="text">
      <style:text-properties fo:font-size="6pt" style:font-size-asian="6pt" style:font-size-complex="6pt"/>
    </style:style>
    <style:style style:name="P120" style:parent-style-name="Normal" style:family="paragraph">
      <style:paragraph-properties fo:text-align="center"/>
    </style:style>
    <style:style style:name="T121" style:parent-style-name="DefaultParagraphFont" style:family="text">
      <style:text-properties fo:font-size="6pt" style:font-size-asian="6pt" style:font-size-complex="6pt"/>
    </style:style>
    <style:style style:name="P122" style:parent-style-name="Normal" style:family="paragraph">
      <style:text-properties fo:font-size="6pt" style:font-size-asian="6pt" style:font-size-complex="6pt"/>
    </style:style>
    <style:style style:name="P123" style:parent-style-name="Normal" style:family="paragraph">
      <style:paragraph-properties fo:text-align="center" fo:line-height="100%"/>
      <style:text-properties fo:font-size="6pt" style:font-size-asian="6pt" style:font-size-complex="6pt"/>
    </style:style>
    <style:style style:name="P124" style:parent-style-name="Normal" style:family="paragraph">
      <style:paragraph-properties fo:text-align="center"/>
    </style:style>
    <style:style style:name="T125" style:parent-style-name="DefaultParagraphFont" style:family="text">
      <style:text-properties fo:font-size="6pt" style:font-size-asian="6pt" style:font-size-complex="6pt"/>
    </style:style>
    <style:style style:name="P126" style:parent-style-name="Normal" style:family="paragraph">
      <style:paragraph-properties fo:text-align="center"/>
    </style:style>
    <style:style style:name="T127" style:parent-style-name="DefaultParagraphFont" style:family="text">
      <style:text-properties fo:font-size="6pt" style:font-size-asian="6pt" style:font-size-complex="6pt"/>
    </style:style>
    <style:style style:name="P128" style:parent-style-name="Normal" style:family="paragraph">
      <style:paragraph-properties fo:text-align="center"/>
    </style:style>
    <style:style style:name="T129" style:parent-style-name="DefaultParagraphFont" style:family="text">
      <style:text-properties fo:font-size="7pt" style:font-size-asian="7pt" style:font-size-complex="7pt"/>
    </style:style>
    <style:style style:name="TableColumn131" style:family="table-column">
      <style:table-column-properties style:column-width="2.2173in"/>
    </style:style>
    <style:style style:name="TableColumn132" style:family="table-column">
      <style:table-column-properties style:column-width="1.4222in"/>
    </style:style>
    <style:style style:name="TableColumn133" style:family="table-column">
      <style:table-column-properties style:column-width="1.3277in"/>
    </style:style>
    <style:style style:name="TableColumn134" style:family="table-column">
      <style:table-column-properties style:column-width="1.0722in"/>
    </style:style>
    <style:style style:name="Table130" style:family="table">
      <style:table-properties style:width="6.0395in" fo:margin-left="0.7256in" table:align="left"/>
    </style:style>
    <style:style style:name="TableRow135" style:family="table-row">
      <style:table-row-properties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P137" style:parent-style-name="Normal" style:family="paragraph">
      <style:paragraph-properties fo:text-align="center"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P139" style:parent-style-name="Normal" style:family="paragraph">
      <style:paragraph-properties fo:text-align="center"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P141" style:parent-style-name="Normal" style:family="paragraph">
      <style:paragraph-properties fo:text-align="center"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P143" style:parent-style-name="Normal" style:family="paragraph">
      <style:paragraph-properties fo:text-align="center"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Row144" style:family="table-row">
      <style:table-row-properties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P146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P148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P150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P152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Row153" style:family="table-row">
      <style:table-row-properties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P157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P161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Row162" style:family="table-row">
      <style:table-row-properties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P164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P166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P168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69" style:family="table-cell">
      <style:table-cell-properties fo:border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Row171" style:family="table-row">
      <style:table-row-properties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P173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P175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76" style:family="table-cell">
      <style:table-cell-properties fo:border="0.0069in solid #000000" style:writing-mode="lr-tb" fo:padding-top="0in" fo:padding-left="0.075in" fo:padding-bottom="0in" fo:padding-right="0.075in"/>
    </style:style>
    <style:style style:name="P177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P179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Row180" style:family="table-row">
      <style:table-row-properties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P186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P188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Row189" style:family="table-row">
      <style:table-row-properties/>
    </style:style>
    <style:style style:name="TableCell190" style:family="table-cell">
      <style:table-cell-properties fo:border="0.0069in solid #000000" style:writing-mode="lr-tb" fo:padding-top="0in" fo:padding-left="0.075in" fo:padding-bottom="0in" fo:padding-right="0.075in"/>
    </style:style>
    <style:style style:name="P191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TableCell196" style:family="table-cell">
      <style:table-cell-properties fo:border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style:vertical-align="auto" fo:margin-bottom="0in" fo:line-height="100%">
        <style:tab-stops>
          <style:tab-stop style:type="left" style:position="2.2291in"/>
        </style:tab-stops>
      </style:paragraph-properties>
      <style:text-properties style:letter-kerning="true"/>
    </style:style>
    <style:style style:name="P198" style:parent-style-name="Normal" style:family="paragraph">
      <style:paragraph-properties>
        <style:tab-stops>
          <style:tab-stop style:type="left" style:position="1.1979in"/>
        </style:tab-stops>
      </style:paragraph-properties>
    </style:style>
    <style:style style:name="P199" style:parent-style-name="Normal" style:family="paragraph">
      <style:paragraph-properties fo:text-align="center">
        <style:tab-stops>
          <style:tab-stop style:type="left" style:position="1.1979in"/>
        </style:tab-stops>
      </style:paragraph-properties>
    </style:style>
    <style:style style:name="P200" style:parent-style-name="Normal" style:family="paragraph">
      <style:paragraph-properties fo:text-align="center">
        <style:tab-stops>
          <style:tab-stop style:type="left" style:position="1.1979in"/>
        </style:tab-stops>
      </style:paragraph-properties>
    </style:style>
    <style:style style:family="graphic" style:name="a15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14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20">
      <style:graphic-properties style:wrap="run-through" style:run-through="foreground" style:horizontal-rel="page-content" style:vertical-rel="paragraph" style:horizontal-pos="from-left" style:vertical-pos="from-top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7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  <style:style style:family="graphic" style:name="a17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16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9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8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1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10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9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18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13">
      <style:graphic-properties fo:wrap-option="wrap" fo:padding-top="0in" fo:padding-bottom="0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12" svg:stroke-opacity="100%" draw:stroke-linejoin="miter" svg:stroke-linecap="butt" draw:auto-grow-width="false" draw:auto-grow-height="false"/>
      <style:paragraph-properties style:font-independent-line-spacing="tru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middle" draw:textarea-horizontal-align="left" draw:fill="solid" draw:fill-color="#4472c4" draw:opacity="100%" draw:stroke="solid" svg:stroke-width="0.01389in" svg:stroke-color="#ffff00" draw:marker-end="a4" svg:stroke-opacity="100%" draw:stroke-linejoin="miter" svg:stroke-linecap="butt" draw:auto-grow-width="false" draw:auto-grow-height="false"/>
      <style:paragraph-properties style:font-independent-line-spacing="true" style:writing-mode="lr-tb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>
            <text:p text:style-name="P16"/>
          </table:table-cell>
          <table:table-cell table:style-name="TableCell18">
            <text:p text:style-name="P19"/>
          </table:table-cell>
          <table:table-cell table:style-name="TableCell20">
            <text:p text:style-name="P21"/>
          </table:table-cell>
          <table:table-cell table:style-name="TableCell22">
            <text:p text:style-name="P23"/>
          </table:table-cell>
          <table:table-cell table:style-name="TableCell24">
            <text:p text:style-name="P25"/>
          </table:table-cell>
          <table:table-cell table:style-name="TableCell26">
            <text:p text:style-name="P27"/>
          </table:table-cell>
          <table:table-cell table:style-name="TableCell28">
            <text:p text:style-name="P29"/>
          </table:table-cell>
          <table:table-cell table:style-name="TableCell30">
            <text:p text:style-name="P31"/>
          </table:table-cell>
          <table:table-cell table:style-name="TableCell32">
            <text:p text:style-name="P33">Ship To:</text:p>
          </table:table-cell>
          <table:table-cell table:style-name="TableCell34" table:number-columns-spanned="2">
            <text:p text:style-name="P35">Great Lakes Gages</text:p>
          </table:table-cell>
          <table:covered-table-cell/>
          <table:table-cell table:style-name="TableCell36">
            <text:p text:style-name="P37"/>
          </table:table-cell>
        </table:table-row>
        <table:table-row table:style-name="TableRow38">
          <table:table-cell table:style-name="TableCell39">
            <text:p text:style-name="P40"/>
          </table:table-cell>
          <table:table-cell table:style-name="TableCell41">
            <text:p text:style-name="P42"><draw:frame draw:z-index="251658240" draw:style-name="a0" draw:name="Picture 2" text:anchor-type="paragraph" svg:x="-0.67986in" svg:y="-0.48542in" svg:width="1.76111in" svg:height="1.22292in" style:rel-width="scale" style:rel-height="scale"><draw:image xlink:href="media/image1.png" xlink:type="simple" xlink:show="embed" xlink:actuate="onLoad"/><svg:title/><svg:desc/></draw:frame></text:p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 table:number-columns-spanned="2">
            <text:p text:style-name="P58">ATTN: Calibration Department</text:p>
          </table:table-cell>
          <table:covered-table-cell/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/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  <table:table-cell table:style-name="TableCell76">
            <text:p text:style-name="P77"/>
          </table:table-cell>
          <table:table-cell table:style-name="TableCell78">
            <text:p text:style-name="P79"/>
          </table:table-cell>
          <table:table-cell table:style-name="TableCell80">
            <text:p text:style-name="P81">3689 Hadley Rd.<text:s/></text:p>
          </table:table-cell>
          <table:table-cell table:style-name="TableCell82">
            <text:p text:style-name="P83"/>
          </table:table-cell>
          <table:table-cell table:style-name="TableCell84">
            <text:p text:style-name="P85"/>
          </table:table-cell>
        </table:table-row>
        <table:table-row table:style-name="TableRow86">
          <table:table-cell table:style-name="TableCell87">
            <text:p text:style-name="P88"/>
          </table:table-cell>
          <table:table-cell table:style-name="TableCell89">
            <text:p text:style-name="P90"/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  <table:table-cell table:style-name="TableCell95">
            <text:p text:style-name="P96"/>
          </table:table-cell>
          <table:table-cell table:style-name="TableCell97">
            <text:p text:style-name="P98"/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  <table:table-cell table:style-name="TableCell103">
            <text:p text:style-name="P104"/>
          </table:table-cell>
          <table:table-cell table:style-name="TableCell105" table:number-columns-spanned="2">
            <text:p text:style-name="P106">Metamora, MI 48455</text:p>
          </table:table-cell>
          <table:covered-table-cell/>
          <table:table-cell table:style-name="TableCell107">
            <text:p text:style-name="P108"/>
          </table:table-cell>
        </table:table-row>
      </table:table>
      <text:p text:style-name="P109"/>
      <text:p text:style-name="P110">GREAT LAKES GAGES SLING PSYCHROMETER REORDER FORM</text:p>
      <text:p text:style-name="Normal"><text:span text:style-name="T111"><draw:g draw:z-index="251660288" draw:name="Group 3" draw:id="id11" draw:style-name="a20" text:anchor-type="paragraph"><svg:title/><svg:desc/><draw:frame draw:id="id0" draw:style-name="a1" draw:name="Picture 2" svg:x="2.07292in" svg:y="0.30139in" svg:width="2.52737in" svg:height="3.55414in" style:rel-width="scale" style:rel-height="scale"><draw:image xlink:href="media/image2.jpeg" xlink:type="simple" xlink:show="embed" xlink:actuate="onLoad"/><svg:title/><svg:desc>A black object with a handle and a small bag of string

Description automatically generated with medium confidence</svg:desc></draw:frame><draw:g draw:name="Group 1" draw:id="id10"><svg:title/><svg:desc/><draw:custom-shape svg:x="3.09207in" svg:y="0.36023in" svg:width="0.3325in" svg:height="0.19926in" draw:id="id1" draw:style-name="a3" draw:name="Callout: Bent Line 31"><svg:title/><svg:desc/><text:p text:style-name="P112"><text:span text:style-name="T113">CAP</text:span></text:p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58872"/><draw:equation draw:name="f9" draw:formula="-2195"/><draw:equation draw:name="f10" draw:formula="92884"/><draw:equation draw:name="f11" draw:formula="-15413"/><draw:equation draw:name="f12" draw:formula="474446"/><draw:equation draw:name="f13" draw:formula="19111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draw:custom-shape svg:x="3.55965in" svg:y="0.36023in" svg:width="0.53542in" svg:height="0.19926in" draw:id="id2" draw:style-name="a5" draw:name="Callout: Bent Line 31"><svg:title/><svg:desc/><text:p text:style-name="P114"><text:span text:style-name="T115">WET BULB</text:span></text:p><draw:enhanced-geometry draw:path-stretchpoint-x="21600" draw:path-stretchpoint-y="21600" draw:type="non-primitive" svg:viewBox="0 0 21600 21600" draw:enhanced-path="M ?f7 ?f7 L ?f15 ?f7 ?f15 ?f16 ?f7 ?f16 Z N F M ?f32 ?f31 L ?f33 ?f31 ?f35 ?f34 N" draw:text-areas="?f7 ?f7 ?f15 ?f16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8750"/><draw:equation draw:name="f9" draw:formula="-8333"/><draw:equation draw:name="f10" draw:formula="-16667"/><draw:equation draw:name="f11" draw:formula="286932"/><draw:equation draw:name="f12" draw:formula="-13523"/><draw:equation draw:name="f13" draw:formula="21600 * ?f5"/><draw:equation draw:name="f14" draw:formula="21600 * ?f4"/><draw:equation draw:name="f15" draw:formula="?f13 / ?f6"/><draw:equation draw:name="f16" draw:formula="?f14 / ?f6"/><draw:equation draw:name="f17" draw:formula="?f16 - ?f7"/><draw:equation draw:name="f18" draw:formula="?f15 - ?f7"/><draw:equation draw:name="f19" draw:formula="min(?f18, ?f17)"/><draw:equation draw:name="f20" draw:formula="?f19 / 21600"/><draw:equation draw:name="f21" draw:formula="?f9 / ?f20"/><draw:equation draw:name="f22" draw:formula="?f8 / ?f20"/><draw:equation draw:name="f23" draw:formula="?f10 / ?f20"/><draw:equation draw:name="f24" draw:formula="?f12 / ?f20"/><draw:equation draw:name="f25" draw:formula="?f11 / ?f20"/><draw:equation draw:name="f26" draw:formula="?f17 * ?f22"/><draw:equation draw:name="f27" draw:formula="?f18 * ?f21"/><draw:equation draw:name="f28" draw:formula="?f18 * ?f23"/><draw:equation draw:name="f29" draw:formula="?f17 * ?f25"/><draw:equation draw:name="f30" draw:formula="?f18 * ?f24"/><draw:equation draw:name="f31" draw:formula="?f26 / 100000"/><draw:equation draw:name="f32" draw:formula="?f27 / 100000"/><draw:equation draw:name="f33" draw:formula="?f28 / 100000"/><draw:equation draw:name="f34" draw:formula="?f29 / 100000"/><draw:equation draw:name="f35" draw:formula="?f30 / 100000"/></draw:enhanced-geometry></draw:custom-shape><draw:custom-shape svg:x="2.23943in" svg:y="1.39152in" svg:width="0.53176in" svg:height="0.19926in" draw:id="id3" draw:style-name="a7" draw:name="Callout: Bent Line 31"><svg:title/><svg:desc/><text:p text:style-name="P116"><text:span text:style-name="T117">DRY BULB</text:span></text:p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307"/><draw:equation draw:name="f9" draw:formula="83447"/><draw:equation draw:name="f10" draw:formula="-88089"/><draw:equation draw:name="f11" draw:formula="97077"/><draw:equation draw:name="f12" draw:formula="-177493"/><draw:equation draw:name="f13" draw:formula="147480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draw:custom-shape svg:x="4.17392in" svg:y="0.6849in" svg:width="0.45108in" svg:height="0.19926in" draw:id="id4" draw:style-name="a9" draw:name="Callout: Bent Line 31"><svg:title/><svg:desc/><text:p text:style-name="P118"><text:span text:style-name="T119">HANDLE</text:span></text:p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99425"/><draw:equation draw:name="f9" draw:formula="50768"/><draw:equation draw:name="f10" draw:formula="184460"/><draw:equation draw:name="f11" draw:formula="98757"/><draw:equation draw:name="f12" draw:formula="559481"/><draw:equation draw:name="f13" draw:formula="23875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draw:custom-shape svg:x="4.24727in" svg:y="0.36023in" svg:width="0.3325in" svg:height="0.19926in" draw:id="id5" draw:style-name="a11" draw:name="Callout: Bent Line 31"><svg:title/><svg:desc/><text:p text:style-name="P120"><text:span text:style-name="T121">PIN</text:span></text:p><draw:enhanced-geometry draw:path-stretchpoint-x="21600" draw:path-stretchpoint-y="21600" draw:type="non-primitive" svg:viewBox="0 0 21600 21600" draw:enhanced-path="M ?f7 ?f7 L ?f16 ?f7 ?f16 ?f17 ?f7 ?f17 Z N F M ?f35 ?f34 L ?f37 ?f36 ?f39 ?f38 N" draw:text-areas="?f7 ?f7 ?f16 ?f17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8750"/><draw:equation draw:name="f9" draw:formula="-8333"/><draw:equation draw:name="f10" draw:formula="20931"/><draw:equation draw:name="f11" draw:formula="-31721"/><draw:equation draw:name="f12" draw:formula="284752"/><draw:equation draw:name="f13" draw:formula="-38597"/><draw:equation draw:name="f14" draw:formula="21600 * ?f5"/><draw:equation draw:name="f15" draw:formula="21600 * ?f4"/><draw:equation draw:name="f16" draw:formula="?f14 / ?f6"/><draw:equation draw:name="f17" draw:formula="?f15 / ?f6"/><draw:equation draw:name="f18" draw:formula="?f17 - ?f7"/><draw:equation draw:name="f19" draw:formula="?f16 - ?f7"/><draw:equation draw:name="f20" draw:formula="min(?f19, ?f18)"/><draw:equation draw:name="f21" draw:formula="?f20 / 21600"/><draw:equation draw:name="f22" draw:formula="?f9 / ?f21"/><draw:equation draw:name="f23" draw:formula="?f8 / ?f21"/><draw:equation draw:name="f24" draw:formula="?f11 / ?f21"/><draw:equation draw:name="f25" draw:formula="?f10 / ?f21"/><draw:equation draw:name="f26" draw:formula="?f13 / ?f21"/><draw:equation draw:name="f27" draw:formula="?f12 / ?f21"/><draw:equation draw:name="f28" draw:formula="?f18 * ?f23"/><draw:equation draw:name="f29" draw:formula="?f19 * ?f22"/><draw:equation draw:name="f30" draw:formula="?f18 * ?f25"/><draw:equation draw:name="f31" draw:formula="?f19 * ?f24"/><draw:equation draw:name="f32" draw:formula="?f18 * ?f27"/><draw:equation draw:name="f33" draw:formula="?f19 * ?f26"/><draw:equation draw:name="f34" draw:formula="?f28 / 100000"/><draw:equation draw:name="f35" draw:formula="?f29 / 100000"/><draw:equation draw:name="f36" draw:formula="?f30 / 100000"/><draw:equation draw:name="f37" draw:formula="?f31 / 100000"/><draw:equation draw:name="f38" draw:formula="?f32 / 100000"/><draw:equation draw:name="f39" draw:formula="?f33 / 100000"/></draw:enhanced-geometry></draw:custom-shape><draw:custom-shape svg:x="3.13742in" svg:y="0.95227in" svg:width="0.72216in" svg:height="0.3966in" draw:id="id6" draw:style-name="a13" draw:name="Callout: Bent Line 31"><svg:title/><svg:desc/><text:p text:style-name="P122"/><text:p text:style-name="P123">SCREWS</text:p><draw:enhanced-geometry draw:type="non-primitive" svg:viewBox="0 0 770082 395689" draw:enhanced-path="M ?f3 ?f4 L ?f5 ?f6 ?f5 ?f2 ?f7 ?f2 ?f3 ?f4 Z N F M ?f8 ?f9 C ?f10 ?f11 ?f12 ?f13 ?f14 ?f0 ?f15 ?f16 ?f17 ?f18 ?f0 ?f19 N" draw:text-areas="?f36 ?f38 ?f37 ?f39" draw:glue-points="?f40 ?f41 ?f42 ?f43 ?f44 ?f45" draw:glue-point-leaving-directions="-90, -90, -90"><draw:equation draw:name="f0" draw:formula="0"/><draw:equation draw:name="f1" draw:formula="770082"/><draw:equation draw:name="f2" draw:formula="395689"/><draw:equation draw:name="f3" draw:formula="129640"/><draw:equation draw:name="f4" draw:formula="201283"/><draw:equation draw:name="f5" draw:formula="708812"/><draw:equation draw:name="f6" draw:formula="196934"/><draw:equation draw:name="f7" draw:formula="139145"/><draw:equation draw:name="f8" draw:formula="432319"/><draw:equation draw:name="f9" draw:formula="195180"/><draw:equation draw:name="f10" draw:formula="608808"/><draw:equation draw:name="f11" draw:formula="101223"/><draw:equation draw:name="f12" draw:formula="12484"/><draw:equation draw:name="f13" draw:formula="37608"/><draw:equation draw:name="f14" draw:formula="769875"/><draw:equation draw:name="f15" draw:formula="782025"/><draw:equation draw:name="f16" draw:formula="7280"/><draw:equation draw:name="f17" draw:formula="256625"/><draw:equation draw:name="f18" draw:formula="14559"/><draw:equation draw:name="f19" draw:formula="21839"/><draw:equation draw:name="f20" draw:formula="?f2 - ?f0"/><draw:equation draw:name="f21" draw:formula="?f1 - ?f0"/><draw:equation draw:name="f22" draw:formula="?f21 / 770082"/><draw:equation draw:name="f23" draw:formula="?f20 / 395689"/><draw:equation draw:name="f24" draw:formula="0 * ?f20"/><draw:equation draw:name="f25" draw:formula="21839 * ?f20"/><draw:equation draw:name="f26" draw:formula="769875 * ?f21"/><draw:equation draw:name="f27" draw:formula="0 * ?f21"/><draw:equation draw:name="f28" draw:formula="432319 * ?f21"/><draw:equation draw:name="f29" draw:formula="195180 * ?f20"/><draw:equation draw:name="f30" draw:formula="?f24 / 395689"/><draw:equation draw:name="f31" draw:formula="?f25 / 395689"/><draw:equation draw:name="f32" draw:formula="?f26 / 770082"/><draw:equation draw:name="f33" draw:formula="?f27 / 770082"/><draw:equation draw:name="f34" draw:formula="?f28 / 770082"/><draw:equation draw:name="f35" draw:formula="?f29 / 395689"/><draw:equation draw:name="f36" draw:formula="?f0 / ?f22"/><draw:equation draw:name="f37" draw:formula="?f1 / ?f22"/><draw:equation draw:name="f38" draw:formula="?f0 / ?f23"/><draw:equation draw:name="f39" draw:formula="?f2 / ?f23"/><draw:equation draw:name="f40" draw:formula="?f34 / ?f22"/><draw:equation draw:name="f41" draw:formula="?f35 / ?f23"/><draw:equation draw:name="f42" draw:formula="?f32 / ?f22"/><draw:equation draw:name="f43" draw:formula="?f30 / ?f23"/><draw:equation draw:name="f44" draw:formula="?f33 / ?f22"/><draw:equation draw:name="f45" draw:formula="?f31 / ?f23"/></draw:enhanced-geometry></draw:custom-shape><draw:custom-shape svg:x="3.18376in" svg:y="3.16764in" svg:width="0.42174in" svg:height="0.19926in" draw:id="id7" draw:style-name="a15" draw:name="Callout: Bent Line 31"><svg:title/><svg:desc/><text:p text:style-name="P124"><text:span text:style-name="T125">WICKS</text:span></text:p><draw:enhanced-geometry draw:path-stretchpoint-x="21600" draw:path-stretchpoint-y="21600" draw:type="non-primitive" svg:viewBox="0 0 21600 21600" draw:enhanced-path="M ?f7 ?f7 L ?f15 ?f7 ?f15 ?f16 ?f7 ?f16 Z N F M ?f32 ?f31 L ?f33 ?f31 ?f35 ?f34 N" draw:text-areas="?f7 ?f7 ?f15 ?f16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8750"/><draw:equation draw:name="f9" draw:formula="-8333"/><draw:equation draw:name="f10" draw:formula="-16667"/><draw:equation draw:name="f11" draw:formula="-142607"/><draw:equation draw:name="f12" draw:formula="-42048"/><draw:equation draw:name="f13" draw:formula="21600 * ?f5"/><draw:equation draw:name="f14" draw:formula="21600 * ?f4"/><draw:equation draw:name="f15" draw:formula="?f13 / ?f6"/><draw:equation draw:name="f16" draw:formula="?f14 / ?f6"/><draw:equation draw:name="f17" draw:formula="?f16 - ?f7"/><draw:equation draw:name="f18" draw:formula="?f15 - ?f7"/><draw:equation draw:name="f19" draw:formula="min(?f18, ?f17)"/><draw:equation draw:name="f20" draw:formula="?f19 / 21600"/><draw:equation draw:name="f21" draw:formula="?f9 / ?f20"/><draw:equation draw:name="f22" draw:formula="?f8 / ?f20"/><draw:equation draw:name="f23" draw:formula="?f10 / ?f20"/><draw:equation draw:name="f24" draw:formula="?f12 / ?f20"/><draw:equation draw:name="f25" draw:formula="?f11 / ?f20"/><draw:equation draw:name="f26" draw:formula="?f17 * ?f22"/><draw:equation draw:name="f27" draw:formula="?f18 * ?f21"/><draw:equation draw:name="f28" draw:formula="?f18 * ?f23"/><draw:equation draw:name="f29" draw:formula="?f17 * ?f25"/><draw:equation draw:name="f30" draw:formula="?f18 * ?f24"/><draw:equation draw:name="f31" draw:formula="?f26 / 100000"/><draw:equation draw:name="f32" draw:formula="?f27 / 100000"/><draw:equation draw:name="f33" draw:formula="?f28 / 100000"/><draw:equation draw:name="f34" draw:formula="?f29 / 100000"/><draw:equation draw:name="f35" draw:formula="?f30 / 100000"/></draw:enhanced-geometry></draw:custom-shape><draw:custom-shape svg:x="3.29378in" svg:y="2.77613in" svg:width="0.71818in" svg:height="0.29538in" draw:id="id8" draw:style-name="a17" draw:name="Callout: Bent Line 31"><svg:title/><svg:desc/><text:p text:style-name="P126"><text:span text:style-name="T127">REPLACEMENT THERMOMETERS</text:span></text:p><draw:enhanced-geometry draw:path-stretchpoint-x="21600" draw:path-stretchpoint-y="21600" draw:type="non-primitive" svg:viewBox="0 0 21600 21600" draw:enhanced-path="M ?f7 ?f7 L ?f15 ?f7 ?f15 ?f16 ?f7 ?f16 Z N F M ?f32 ?f31 L ?f33 ?f31 ?f35 ?f34 N" draw:text-areas="?f7 ?f7 ?f15 ?f16" draw:modifiers="0 0 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8750"/><draw:equation draw:name="f9" draw:formula="-8333"/><draw:equation draw:name="f10" draw:formula="-16667"/><draw:equation draw:name="f11" draw:formula="-201618"/><draw:equation draw:name="f12" draw:formula="39768"/><draw:equation draw:name="f13" draw:formula="21600 * ?f5"/><draw:equation draw:name="f14" draw:formula="21600 * ?f4"/><draw:equation draw:name="f15" draw:formula="?f13 / ?f6"/><draw:equation draw:name="f16" draw:formula="?f14 / ?f6"/><draw:equation draw:name="f17" draw:formula="?f16 - ?f7"/><draw:equation draw:name="f18" draw:formula="?f15 - ?f7"/><draw:equation draw:name="f19" draw:formula="min(?f18, ?f17)"/><draw:equation draw:name="f20" draw:formula="?f19 / 21600"/><draw:equation draw:name="f21" draw:formula="?f9 / ?f20"/><draw:equation draw:name="f22" draw:formula="?f8 / ?f20"/><draw:equation draw:name="f23" draw:formula="?f10 / ?f20"/><draw:equation draw:name="f24" draw:formula="?f12 / ?f20"/><draw:equation draw:name="f25" draw:formula="?f11 / ?f20"/><draw:equation draw:name="f26" draw:formula="?f17 * ?f22"/><draw:equation draw:name="f27" draw:formula="?f18 * ?f21"/><draw:equation draw:name="f28" draw:formula="?f18 * ?f23"/><draw:equation draw:name="f29" draw:formula="?f17 * ?f25"/><draw:equation draw:name="f30" draw:formula="?f18 * ?f24"/><draw:equation draw:name="f31" draw:formula="?f26 / 100000"/><draw:equation draw:name="f32" draw:formula="?f27 / 100000"/><draw:equation draw:name="f33" draw:formula="?f28 / 100000"/><draw:equation draw:name="f34" draw:formula="?f29 / 100000"/><draw:equation draw:name="f35" draw:formula="?f30 / 100000"/></draw:enhanced-geometry></draw:custom-shape><draw:custom-shape svg:x="2.53281in" svg:y="0.44617in" svg:width="0.43824in" svg:height="0.20244in" draw:id="id9" draw:style-name="a19" draw:name="Callout: Line 24"><svg:title/><svg:desc/><text:p text:style-name="P128"><text:span text:style-name="T129">WICK</text:span></text:p><draw:enhanced-geometry draw:path-stretchpoint-x="21600" draw:path-stretchpoint-y="21600" draw:type="non-primitive" svg:viewBox="0 0 21600 21600" draw:enhanced-path="M ?f7 ?f7 L ?f14 ?f7 ?f14 ?f15 ?f7 ?f15 Z N F M ?f29 ?f28 L ?f31 ?f30 N" draw:text-areas="?f7 ?f7 ?f14 ?f15" draw:modifiers="0 0 0 0"><draw:equation draw:name="f0" draw:formula="left"/><draw:equation draw:name="f1" draw:formula="right"/><draw:equation draw:name="f2" draw:formula="top"/><draw:equation draw:name="f3" draw:formula="bottom"/><draw:equation draw:name="f4" draw:formula="?f3 - ?f2"/><draw:equation draw:name="f5" draw:formula="?f1 - ?f0"/><draw:equation draw:name="f6" draw:formula="min(?f5, ?f4)"/><draw:equation draw:name="f7" draw:formula="0"/><draw:equation draw:name="f8" draw:formula="18750"/><draw:equation draw:name="f9" draw:formula="-8333"/><draw:equation draw:name="f10" draw:formula="236974"/><draw:equation draw:name="f11" draw:formula="-25007"/><draw:equation draw:name="f12" draw:formula="21600 * ?f5"/><draw:equation draw:name="f13" draw:formula="21600 * ?f4"/><draw:equation draw:name="f14" draw:formula="?f12 / ?f6"/><draw:equation draw:name="f15" draw:formula="?f13 / ?f6"/><draw:equation draw:name="f16" draw:formula="?f15 - ?f7"/><draw:equation draw:name="f17" draw:formula="?f14 - ?f7"/><draw:equation draw:name="f18" draw:formula="min(?f17, ?f16)"/><draw:equation draw:name="f19" draw:formula="?f18 / 21600"/><draw:equation draw:name="f20" draw:formula="?f9 / ?f19"/><draw:equation draw:name="f21" draw:formula="?f8 / ?f19"/><draw:equation draw:name="f22" draw:formula="?f11 / ?f19"/><draw:equation draw:name="f23" draw:formula="?f10 / ?f19"/><draw:equation draw:name="f24" draw:formula="?f16 * ?f21"/><draw:equation draw:name="f25" draw:formula="?f17 * ?f20"/><draw:equation draw:name="f26" draw:formula="?f16 * ?f23"/><draw:equation draw:name="f27" draw:formula="?f17 * ?f22"/><draw:equation draw:name="f28" draw:formula="?f24 / 100000"/><draw:equation draw:name="f29" draw:formula="?f25 / 100000"/><draw:equation draw:name="f30" draw:formula="?f26 / 100000"/><draw:equation draw:name="f31" draw:formula="?f27 / 100000"/></draw:enhanced-geometry></draw:custom-shape></draw:g></draw:g></text:span></text:p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able:table table:style-name="Table130">
        <table:table-columns>
          <table:table-column table:style-name="TableColumn131"/>
          <table:table-column table:style-name="TableColumn132"/>
          <table:table-column table:style-name="TableColumn133"/>
          <table:table-column table:style-name="TableColumn134"/>
        </table:table-columns>
        <table:table-row table:style-name="TableRow135">
          <table:table-cell table:style-name="TableCell136">
            <text:p text:style-name="P137">Item</text:p>
          </table:table-cell>
          <table:table-cell table:style-name="TableCell138">
            <text:p text:style-name="P139">Item Code</text:p>
          </table:table-cell>
          <table:table-cell table:style-name="TableCell140">
            <text:p text:style-name="P141">Price</text:p>
          </table:table-cell>
          <table:table-cell table:style-name="TableCell142">
            <text:p text:style-name="P143">Quantity</text:p>
          </table:table-cell>
        </table:table-row>
        <table:table-row table:style-name="TableRow144">
          <table:table-cell table:style-name="TableCell145">
            <text:p text:style-name="P146">Sling Psychrometer (F)</text:p>
          </table:table-cell>
          <table:table-cell table:style-name="TableCell147">
            <text:p text:style-name="P148">0012-7012</text:p>
          </table:table-cell>
          <table:table-cell table:style-name="TableCell149">
            <text:p text:style-name="P150">$130.00</text:p>
          </table:table-cell>
          <table:table-cell table:style-name="TableCell151">
            <text:p text:style-name="P152"/>
          </table:table-cell>
        </table:table-row>
        <table:table-row table:style-name="TableRow153">
          <table:table-cell table:style-name="TableCell154">
            <text:p text:style-name="P155">Sling Psychrometer (C)</text:p>
          </table:table-cell>
          <table:table-cell table:style-name="TableCell156">
            <text:p text:style-name="P157">0012-7043</text:p>
          </table:table-cell>
          <table:table-cell table:style-name="TableCell158">
            <text:p text:style-name="P159">$130.00</text:p>
          </table:table-cell>
          <table:table-cell table:style-name="TableCell160">
            <text:p text:style-name="P161"/>
          </table:table-cell>
        </table:table-row>
        <table:table-row table:style-name="TableRow162">
          <table:table-cell table:style-name="TableCell163">
            <text:p text:style-name="P164">Replacement Wick (4 pack)</text:p>
          </table:table-cell>
          <table:table-cell table:style-name="TableCell165">
            <text:p text:style-name="P166">0012-0011</text:p>
          </table:table-cell>
          <table:table-cell table:style-name="TableCell167">
            <text:p text:style-name="P168">$25.00</text:p>
          </table:table-cell>
          <table:table-cell table:style-name="TableCell169">
            <text:p text:style-name="P170"/>
          </table:table-cell>
        </table:table-row>
        <table:table-row table:style-name="TableRow171">
          <table:table-cell table:style-name="TableCell172">
            <text:p text:style-name="P173">Psychometric Table</text:p>
          </table:table-cell>
          <table:table-cell table:style-name="TableCell174">
            <text:p text:style-name="P175">Table</text:p>
          </table:table-cell>
          <table:table-cell table:style-name="TableCell176">
            <text:p text:style-name="P177">$10.00</text:p>
          </table:table-cell>
          <table:table-cell table:style-name="TableCell178">
            <text:p text:style-name="P179"/>
          </table:table-cell>
        </table:table-row>
        <table:table-row table:style-name="TableRow180">
          <table:table-cell table:style-name="TableCell181">
            <text:p text:style-name="P182">Replacement Thermometer (F)</text:p>
          </table:table-cell>
          <table:table-cell table:style-name="TableCell183">
            <text:p text:style-name="P184">0012-0266</text:p>
          </table:table-cell>
          <table:table-cell table:style-name="TableCell185">
            <text:p text:style-name="P186">$25.00</text:p>
          </table:table-cell>
          <table:table-cell table:style-name="TableCell187">
            <text:p text:style-name="P188"/>
          </table:table-cell>
        </table:table-row>
        <table:table-row table:style-name="TableRow189">
          <table:table-cell table:style-name="TableCell190">
            <text:p text:style-name="P191">Annual Recalibration</text:p>
          </table:table-cell>
          <table:table-cell table:style-name="TableCell192">
            <text:p text:style-name="P193">Calibration</text:p>
          </table:table-cell>
          <table:table-cell table:style-name="TableCell194">
            <text:p text:style-name="P195">$75.00</text:p>
          </table:table-cell>
          <table:table-cell table:style-name="TableCell196">
            <text:p text:style-name="P197"/>
          </table:table-cell>
        </table:table-row>
      </table:table>
      <text:p text:style-name="Normal"/>
      <text:p text:style-name="P198"/>
      <text:p text:style-name="P199"/>
      <text:p text:style-name="P200">Email form to<text:s/><text:a xlink:href="mailto:joel@greatlakesgages.com" office:target-frame-name="_top" xlink:show="replace"><text:span text:style-name="Hyperlink">joel@greatlakesgages.com</text:span></text:a><text:s/>or call 810-797-8300 to reorder.</text:p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5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Standard" style:display-name="Standard" style:family="paragraph">
      <style:text-properties fo:hyphenate="true"/>
    </style:style>
    <style:style style:name="BalloonText" style:display-name="Balloon Text" style:family="paragraph" style:parent-style-name="Normal">
      <style:paragraph-properties fo:margin-bottom="0in" fo:line-height="100%"/>
      <style:text-properties style:font-name="Tahoma" style:font-name-complex="Tahoma" fo:font-size="8pt" style:font-size-asian="8pt" style:font-size-complex="8pt" fo:hyphenate="false"/>
    </style:style>
    <style:style style:name="NoSpacing" style:display-name="No Spacing" style:family="paragraph">
      <style:paragraph-properties fo:margin-bottom="0in" fo:line-height="100%"/>
      <style:text-properties fo:hyphenate="false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5in"/>
          <style:tab-stop style:type="right" style:position="6.5in"/>
        </style:tab-stops>
      </style:paragraph-properties>
      <style:text-properties fo:hyphenate="false"/>
    </style:style>
    <style:style style:name="BalloonTextChar" style:display-name="Balloon Text Char" style:family="text" style:parent-style-name="DefaultParagraphFont">
      <style:text-properties style:font-name="Tahoma" style:font-name-complex="Tahoma" fo:font-size="8pt" style:font-size-asian="8pt" style:font-size-complex="8pt"/>
    </style:style>
    <style:style style:name="HeaderChar" style:display-name="Header Char" style:family="text" style:parent-style-name="DefaultParagraphFont"/>
    <style:style style:name="FooterChar" style:display-name="Footer Char" style:family="text" style:parent-style-name="DefaultParagraphFont"/>
    <style:style style:name="Hyperlink" style:display-name="Hyperlink" style:family="text" style:parent-style-name="DefaultParagraphFont">
      <style:text-properties fo:color="#0563C1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  <draw:marker draw:name="a6" svg:viewBox="0 0 20 30" svg:d="m10 0-10 30h20z"/>
    <draw:marker draw:name="a16" svg:viewBox="0 0 20 30" svg:d="m10 0-10 30h20z"/>
    <draw:marker draw:name="a8" svg:viewBox="0 0 20 30" svg:d="m10 0-10 30h20z"/>
    <draw:marker draw:name="a10" svg:viewBox="0 0 20 30" svg:d="m10 0-10 30h20z"/>
    <draw:marker draw:name="a2" svg:viewBox="0 0 20 30" svg:d="m10 0-10 30h20z"/>
    <draw:marker draw:name="a18" svg:viewBox="0 0 20 30" svg:d="m10 0-10 30h20z"/>
    <draw:marker draw:name="a12" svg:viewBox="0 0 20 30" svg:d="m10 0-10 30h20z"/>
    <draw:marker draw:name="a4" svg:viewBox="0 0 20 30" svg:d="m10 0-10 30h20z"/>
    <draw:marker draw:name="a14" svg:viewBox="0 0 20 30" svg:d="m10 0-10 30h20z"/>
  </office:styles>
  <office:automatic-styles>
    <style:page-layout style:name="PL0">
      <style:page-layout-properties fo:page-width="8.5in" fo:page-height="11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17" style:parent-style-name="NoSpacing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Header"/>
      </style:header>
      <style:footer>
        <text:p text:style-name="Footer"/>
        <text:p text:style-name="P17">Great Lakes Gages, LLC * 3689 Hadley Road * Metamora, MI 48455 * 810-797-8300 * joel@greatlakesgages.com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TQC</meta:initial-creator>
    <dc:creator>Joel Bialek</dc:creator>
    <meta:creation-date>2023-10-26T20:31:00Z</meta:creation-date>
    <dc:date>2023-10-26T20:31:00Z</dc:date>
    <meta:print-date>2023-10-26T20:25:00Z</meta:print-date>
    <meta:template xlink:href="Normal" xlink:type="simple"/>
    <meta:editing-cycles>2</meta:editing-cycles>
    <meta:editing-duration>PT60S</meta:editing-duration>
    <meta:document-statistic meta:page-count="1" meta:paragraph-count="1" meta:word-count="91" meta:character-count="612" meta:row-count="4" meta:non-whitespace-character-count="522"/>
  </office:meta>
</office:document-meta>
</file>